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9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0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2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3" style:family="table-cell" style:parent-style-name="Default" style:data-style-name="N0"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20pt" style:font-size-asian="20pt" style:font-size-complex="20pt" style:text-underline-style="solid" style:text-underline-type="single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22pt" style:font-size-asian="22pt" style:font-size-complex="22pt"/>
    </style:style>
    <style:style style:name="ce20" style:family="table-cell" style:parent-style-name="Default" style:data-style-name="N0">
      <style:table-cell-properties fo:border="thin solid #000000" fo:background-color="transparent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fo:font-size="18pt" style:font-size-asian="18pt" style:font-size-complex="18pt" style:font-family-generic="swiss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20pt" style:font-size-asian="20pt" style:font-size-complex="20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20pt" style:font-size-asian="20pt" style:font-size-complex="20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FF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8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9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0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1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1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6416666666667cm"/>
    </style:style>
    <style:style style:name="co2" style:family="table-column">
      <style:table-column-properties fo:break-before="auto" style:column-width="3.59833333333333cm"/>
    </style:style>
    <style:style style:name="co3" style:family="table-column">
      <style:table-column-properties fo:break-before="auto" style:column-width="2.64583333333333cm" style:use-optimal-column-width="true"/>
    </style:style>
    <style:style style:name="co4" style:family="table-column">
      <style:table-column-properties fo:break-before="auto" style:column-width="3.06916666666667cm" style:use-optimal-column-width="true"/>
    </style:style>
    <style:style style:name="co5" style:family="table-column">
      <style:table-column-properties fo:break-before="auto" style:column-width="8.810625cm"/>
    </style:style>
    <style:style style:name="co6" style:family="table-column">
      <style:table-column-properties fo:break-before="auto" style:column-width="5.953125cm"/>
    </style:style>
    <style:style style:name="co7" style:family="table-column">
      <style:table-column-properties fo:break-before="auto" style:column-width="1.666875cm"/>
    </style:style>
    <style:style style:name="co8" style:family="table-column">
      <style:table-column-properties fo:break-before="auto" style:column-width="1.87854166666667cm"/>
    </style:style>
    <style:style style:name="ro1" style:family="table-row">
      <style:table-row-properties style:row-height="27.75pt" style:use-optimal-row-height="true" fo:break-before="auto"/>
    </style:style>
    <style:style style:name="ro2" style:family="table-row">
      <style:table-row-properties style:row-height="27.2pt" style:use-optimal-row-height="false" fo:break-before="auto"/>
    </style:style>
    <style:style style:name="ro3" style:family="table-row">
      <style:table-row-properties style:row-height="13.15pt" style:use-optimal-row-height="false" fo:break-before="auto"/>
    </style:style>
    <style:style style:name="ro4" style:family="table-row">
      <style:table-row-properties style:row-height="66pt" style:use-optimal-row-height="false" fo:break-before="auto"/>
    </style:style>
    <style:style style:name="ro5" style:family="table-row">
      <style:table-row-properties style:row-height="31.15pt" style:use-optimal-row-height="false" fo:break-before="auto"/>
    </style:style>
    <style:style style:name="ro6" style:family="table-row">
      <style:table-row-properties style:row-height="28.15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ro8" style:family="table-row">
      <style:table-row-properties style:row-height="44.45pt" style:use-optimal-row-height="false" fo:break-before="auto"/>
    </style:style>
    <style:style style:name="ro9" style:family="table-row">
      <style:table-row-properties style:row-height="27pt" style:use-optimal-row-height="false" fo:break-before="auto"/>
    </style:style>
    <style:style style:name="ro10" style:family="table-row">
      <style:table-row-properties style:row-height="20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">
      <style:graphic-properties fo:wrap-option="wrap" fo:padding-top="0.05in" fo:padding-bottom="0.05in" fo:padding-left="0.1in" fo:padding-right="0.1in" draw:textarea-vertical-align="top" draw:textarea-horizontal-align="left" draw:fill="solid" draw:fill-color="#f2f2f2" draw:opacity="64.706%" draw:stroke="dash" draw:stroke-dash="a12" svg:stroke-width="0.02083in" svg:stroke-color="#ebf1de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申請表" table:style-name="ta1">
        <table:table-column table:style-name="co1" table:number-columns-repeated="3" table:default-cell-style-name="ce2"/>
        <table:table-column table:style-name="co2" table:default-cell-style-name="ce2"/>
        <table:table-column table:style-name="co3" table:default-cell-style-name="ce14"/>
        <table:table-column table:style-name="co4" table:default-cell-style-name="ce14"/>
        <table:table-column table:style-name="co5" table:default-cell-style-name="ce14"/>
        <table:table-column table:style-name="co6" table:default-cell-style-name="ce14"/>
        <table:table-column table:style-name="co7" table:default-cell-style-name="ce14"/>
        <table:table-column table:style-name="co8" table:number-columns-repeated="16375" table:default-cell-style-name="ce2"/>
        <table:table-row table:style-name="ro1">
          <table:table-cell office:value-type="string" table:number-columns-spanned="9" table:number-rows-spanned="1" table:style-name="ce16">
            <text:p><text:span text:style-name="T5">國立嘉義特殊教育學校</text:span><text:s text:c="2"/><text:span text:style-name="T5">高職部</text:span></text:p>
          </table:table-cell>
          <table:covered-table-cell table:number-columns-repeated="4"/>
          <table:covered-table-cell>
            <draw:custom-shape svg:x="0.82527in" svg:y="0.02381in" svg:width="2.26975in" svg:height="0.94448in" draw:z-index="1" draw:id="id0" draw:style-name="a13" draw:name="Rectangle 1">
              <svg:title/>
              <svg:desc/>
              <text:p text:style-name="a1" text:class-names="" text:cond-style-name=""><text:span text:style-name="a0" text:class-names=""/></text:p>
              <text:p text:style-name="a3" text:class-names="" text:cond-style-name=""><text:span text:style-name="a2" text:class-names=""/></text:p>
              <text:p text:style-name="a5" text:class-names="" text:cond-style-name=""><text:span text:style-name="a4" text:class-names=""/></text:p>
              <text:p text:style-name="a7" text:class-names="" text:cond-style-name=""><text:span text:style-name="a6" text:class-names=""/></text:p>
              <text:p text:style-name="a11" text:class-names="" text:cond-style-name=""><text:span text:style-name="a8" text:class-names=""><text:s text:c="4"/></text:span><text:span text:style-name="a9" text:class-names="">★（此處加蓋學校印信</text:span><text:span text:style-name="a10" text:class-names="">）</text:span></text:p>
              <draw:enhanced-geometry xmlns:dr3d="urn:oasis:names:tc:opendocument:xmlns:dr3d:1.0"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3600">
                <draw:equation draw:name="f0" draw:formula="16200000"/>
                <draw:equation draw:name="f1" draw:formula="10800000"/>
                <draw:equation draw:name="f2" draw:formula="5400000"/>
                <draw:equation draw:name="f3" draw:formula="left"/>
                <draw:equation draw:name="f4" draw:formula="right"/>
                <draw:equation draw:name="f5" draw:formula="top"/>
                <draw:equation draw:name="f6" draw:formula="bottom"/>
                <draw:equation draw:name="f7" draw:formula="?f6 - ?f5"/>
                <draw:equation draw:name="f8" draw:formula="?f4 - ?f3"/>
                <draw:equation draw:name="f9" draw:formula="min(?f8, ?f7)"/>
                <draw:equation draw:name="f10" draw:formula="5419351 / 1725033"/>
                <draw:equation draw:name="f11" draw:formula="0"/>
                <draw:equation draw:name="f12" draw:formula="45"/>
                <draw:equation draw:name="f13" draw:formula="?f10 / 180"/>
                <draw:equation draw:name="f14" draw:formula="$0"/>
                <draw:equation draw:name="f15" draw:formula="0 - ?f2"/>
                <draw:equation draw:name="f16" draw:formula="?f12 * ?f13"/>
                <draw:equation draw:name="f17" draw:formula="?f11 + ?f14"/>
                <draw:equation draw:name="f18" draw:formula="?f8 / 21600"/>
                <draw:equation draw:name="f19" draw:formula="?f7 / 21600"/>
                <draw:equation draw:name="f20" draw:formula="21600 * ?f8"/>
                <draw:equation draw:name="f21" draw:formula="21600 * ?f7"/>
                <draw:equation draw:name="f22" draw:formula="0 - ?f16"/>
                <draw:equation draw:name="f23" draw:formula="min(?f19, ?f18)"/>
                <draw:equation draw:name="f24" draw:formula="?f20 / ?f9"/>
                <draw:equation draw:name="f25" draw:formula="?f21 / ?f9"/>
                <draw:equation draw:name="f26" draw:formula="?f22 * ?f1"/>
                <draw:equation draw:name="f27" draw:formula="?f26 / ?f10"/>
                <draw:equation draw:name="f28" draw:formula="?f25 - ?f14"/>
                <draw:equation draw:name="f29" draw:formula="?f24 - ?f14"/>
                <draw:equation draw:name="f30" draw:formula="?f11 * ?f23"/>
                <draw:equation draw:name="f31" draw:formula="?f17 * ?f23"/>
                <draw:equation draw:name="f32" draw:formula="?f25 * ?f23"/>
                <draw:equation draw:name="f33" draw:formula="?f24 * ?f23"/>
                <draw:equation draw:name="f34" draw:formula="?f27 - ?f2"/>
                <draw:equation draw:name="f35" draw:formula="?f30 - ?f31"/>
                <draw:equation draw:name="f36" draw:formula="?f31 - ?f30"/>
                <draw:equation draw:name="f37" draw:formula="?f28 * ?f23"/>
                <draw:equation draw:name="f38" draw:formula="?f29 * ?f23"/>
                <draw:equation draw:name="f39" draw:formula="?f34 + ?f2"/>
                <draw:equation draw:name="f40" draw:formula="?f39 * ?f10 / ?f1"/>
                <draw:equation draw:name="f41" draw:formula="0 - ?f40"/>
                <draw:equation draw:name="f42" draw:formula="sin(?f41)"/>
                <draw:equation draw:name="f43" draw:formula="0 - ?f42"/>
                <draw:equation draw:name="f44" draw:formula="?f43"/>
                <draw:equation draw:name="f45" draw:formula="abs(?f35)"/>
                <draw:equation draw:name="f46" draw:formula="abs(?f36)"/>
                <draw:equation draw:name="f47" draw:formula="if(?f35, ?f15, ?f2)"/>
                <draw:equation draw:name="f48" draw:formula="if(?f35, ?f2, ?f15)"/>
                <draw:equation draw:name="f49" draw:formula="if(?f35, ?f0, ?f2)"/>
                <draw:equation draw:name="f50" draw:formula="if(?f35, ?f2, ?f0)"/>
                <draw:equation draw:name="f51" draw:formula="?f32 - ?f37"/>
                <draw:equation draw:name="f52" draw:formula="if(?f36, ?f15, ?f2)"/>
                <draw:equation draw:name="f53" draw:formula="if(?f36, ?f2, ?f15)"/>
                <draw:equation draw:name="f54" draw:formula="?f33 - ?f38"/>
                <draw:equation draw:name="f55" draw:formula="?f37 - ?f32"/>
                <draw:equation draw:name="f56" draw:formula="?f38 - ?f33"/>
                <draw:equation draw:name="f57" draw:formula="if(?f35, 0, ?f1)"/>
                <draw:equation draw:name="f58" draw:formula="if(?f35, ?f1, 0)"/>
                <draw:equation draw:name="f59" draw:formula="0 - ?f44"/>
                <draw:equation draw:name="f60" draw:formula="if(?f35, ?f50, ?f49)"/>
                <draw:equation draw:name="f61" draw:formula="if(?f35, ?f49, ?f50)"/>
                <draw:equation draw:name="f62" draw:formula="if(?f36, ?f48, ?f47)"/>
                <draw:equation draw:name="f63" draw:formula="abs(?f51)"/>
                <draw:equation draw:name="f64" draw:formula="if(?f51, 0, ?f1)"/>
                <draw:equation draw:name="f65" draw:formula="if(?f51, ?f1, 0)"/>
                <draw:equation draw:name="f66" draw:formula="if(?f51, ?f52, ?f53)"/>
                <draw:equation draw:name="f67" draw:formula="abs(?f54)"/>
                <draw:equation draw:name="f68" draw:formula="abs(?f55)"/>
                <draw:equation draw:name="f69" draw:formula="if(?f54, ?f15, ?f2)"/>
                <draw:equation draw:name="f70" draw:formula="if(?f54, ?f2, ?f15)"/>
                <draw:equation draw:name="f71" draw:formula="if(?f54, ?f0, ?f2)"/>
                <draw:equation draw:name="f72" draw:formula="if(?f54, ?f2, ?f0)"/>
                <draw:equation draw:name="f73" draw:formula="abs(?f56)"/>
                <draw:equation draw:name="f74" draw:formula="if(?f56, ?f15, ?f2)"/>
                <draw:equation draw:name="f75" draw:formula="if(?f56, ?f2, ?f15)"/>
                <draw:equation draw:name="f76" draw:formula="if(?f56, ?f58, ?f57)"/>
                <draw:equation draw:name="f77" draw:formula="if(?f56, ?f57, ?f58)"/>
                <draw:equation draw:name="f78" draw:formula="?f14 * ?f59"/>
                <draw:equation draw:name="f79" draw:formula="if(?f36, ?f61, ?f60)"/>
                <draw:equation draw:name="f80" draw:formula="if(?f36, ?f65, ?f64)"/>
                <draw:equation draw:name="f81" draw:formula="if(?f36, ?f64, ?f65)"/>
                <draw:equation draw:name="f82" draw:formula="if(?f54, ?f72, ?f71)"/>
                <draw:equation draw:name="f83" draw:formula="if(?f54, ?f71, ?f72)"/>
                <draw:equation draw:name="f84" draw:formula="if(?f55, ?f70, ?f69)"/>
                <draw:equation draw:name="f85" draw:formula="if(?f35, ?f76, ?f77)"/>
                <draw:equation draw:name="f86" draw:formula="if(?f35, ?f74, ?f75)"/>
                <draw:equation draw:name="f87" draw:formula="?f78 * 3163"/>
                <draw:equation draw:name="f88" draw:formula="if(?f51, ?f80, ?f81)"/>
                <draw:equation draw:name="f89" draw:formula="if(?f55, ?f83, ?f82)"/>
                <draw:equation draw:name="f90" draw:formula="?f87 / 7636"/>
                <draw:equation draw:name="f91" draw:formula="?f11 + ?f90"/>
                <draw:equation draw:name="f92" draw:formula="?f24 - ?f90"/>
                <draw:equation draw:name="f93" draw:formula="?f25 - ?f90"/>
                <draw:equation draw:name="f94" draw:formula="21550000 - ?f62"/>
                <draw:equation draw:name="f95" draw:formula="if(?f94, ?f62, 21550000)"/>
                <draw:equation draw:name="f96" draw:formula="-21550000 - ?f95"/>
                <draw:equation draw:name="f97" draw:formula="if(?f96, -21550000, ?f95)"/>
                <draw:equation draw:name="f98" draw:formula="?f79 + ?f97"/>
                <draw:equation draw:name="f99" draw:formula="?f79 + ?f2"/>
                <draw:equation draw:name="f100" draw:formula="?f99 * ?f10 / ?f1"/>
                <draw:equation draw:name="f101" draw:formula="0 - ?f100"/>
                <draw:equation draw:name="f102" draw:formula="cos(?f101)"/>
                <draw:equation draw:name="f103" draw:formula="0 - ?f102"/>
                <draw:equation draw:name="f104" draw:formula="?f103 * ?f45"/>
                <draw:equation draw:name="f105" draw:formula="sin(?f101)"/>
                <draw:equation draw:name="f106" draw:formula="0 - ?f105"/>
                <draw:equation draw:name="f107" draw:formula="?f106 * ?f46"/>
                <draw:equation draw:name="f108" draw:formula="sqrt(?f104 * ?f104 + ?f107 * ?f107 + 0 * 0)"/>
                <draw:equation draw:name="f109" draw:formula="?f45 * ?f46 / ?f108"/>
                <draw:equation draw:name="f110" draw:formula="?f106 * ?f109"/>
                <draw:equation draw:name="f111" draw:formula="?f17 - ?f110"/>
                <draw:equation draw:name="f112" draw:formula="?f103 * ?f109"/>
                <draw:equation draw:name="f113" draw:formula="?f11 - ?f112"/>
                <draw:equation draw:name="f114" draw:formula="?f111 - ?f45"/>
                <draw:equation draw:name="f115" draw:formula="?f113 - ?f46"/>
                <draw:equation draw:name="f116" draw:formula="?f111 + ?f45"/>
                <draw:equation draw:name="f117" draw:formula="?f113 + ?f46"/>
                <draw:equation draw:name="f118" draw:formula="?f98 + ?f2"/>
                <draw:equation draw:name="f119" draw:formula="?f118 * ?f10 / ?f1"/>
                <draw:equation draw:name="f120" draw:formula="0 - ?f119"/>
                <draw:equation draw:name="f121" draw:formula="cos(?f120)"/>
                <draw:equation draw:name="f122" draw:formula="0 - ?f121"/>
                <draw:equation draw:name="f123" draw:formula="?f122 * ?f45"/>
                <draw:equation draw:name="f124" draw:formula="sin(?f120)"/>
                <draw:equation draw:name="f125" draw:formula="0 - ?f124"/>
                <draw:equation draw:name="f126" draw:formula="?f125 * ?f46"/>
                <draw:equation draw:name="f127" draw:formula="sqrt(?f123 * ?f123 + ?f126 * ?f126 + 0 * 0)"/>
                <draw:equation draw:name="f128" draw:formula="?f45 * ?f46 / ?f127"/>
                <draw:equation draw:name="f129" draw:formula="?f125 * ?f128"/>
                <draw:equation draw:name="f130" draw:formula="?f111 + ?f129"/>
                <draw:equation draw:name="f131" draw:formula="?f122 * ?f128"/>
                <draw:equation draw:name="f132" draw:formula="?f113 + ?f131"/>
                <draw:equation draw:name="f133" draw:formula="if(?f97, ?f17, ?f114)"/>
                <draw:equation draw:name="f134" draw:formula="if(?f97, ?f11, ?f115)"/>
                <draw:equation draw:name="f135" draw:formula="if(?f97, ?f17, ?f116)"/>
                <draw:equation draw:name="f136" draw:formula="if(?f97, ?f11, ?f117)"/>
                <draw:equation draw:name="f137" draw:formula="if(?f97, ?f114, ?f130)"/>
                <draw:equation draw:name="f138" draw:formula="if(?f97, ?f115, ?f132)"/>
                <draw:equation draw:name="f139" draw:formula="if(?f97, ?f116, ?f130)"/>
                <draw:equation draw:name="f140" draw:formula="if(?f97, ?f117, ?f132)"/>
                <draw:equation draw:name="f141" draw:formula="21550000 - ?f66"/>
                <draw:equation draw:name="f142" draw:formula="if(?f141, ?f66, 21550000)"/>
                <draw:equation draw:name="f143" draw:formula="-21550000 - ?f142"/>
                <draw:equation draw:name="f144" draw:formula="if(?f143, -21550000, ?f142)"/>
                <draw:equation draw:name="f145" draw:formula="?f88 + ?f144"/>
                <draw:equation draw:name="f146" draw:formula="?f88 + ?f2"/>
                <draw:equation draw:name="f147" draw:formula="?f146 * ?f10 / ?f1"/>
                <draw:equation draw:name="f148" draw:formula="0 - ?f147"/>
                <draw:equation draw:name="f149" draw:formula="cos(?f148)"/>
                <draw:equation draw:name="f150" draw:formula="0 - ?f149"/>
                <draw:equation draw:name="f151" draw:formula="?f150 * ?f46"/>
                <draw:equation draw:name="f152" draw:formula="sin(?f148)"/>
                <draw:equation draw:name="f153" draw:formula="0 - ?f152"/>
                <draw:equation draw:name="f154" draw:formula="?f153 * ?f63"/>
                <draw:equation draw:name="f155" draw:formula="sqrt(?f151 * ?f151 + ?f154 * ?f154 + 0 * 0)"/>
                <draw:equation draw:name="f156" draw:formula="?f46 * ?f63 / ?f155"/>
                <draw:equation draw:name="f157" draw:formula="?f153 * ?f156"/>
                <draw:equation draw:name="f158" draw:formula="?f11 - ?f157"/>
                <draw:equation draw:name="f159" draw:formula="?f150 * ?f156"/>
                <draw:equation draw:name="f160" draw:formula="?f28 - ?f159"/>
                <draw:equation draw:name="f161" draw:formula="?f158 - ?f46"/>
                <draw:equation draw:name="f162" draw:formula="?f160 - ?f63"/>
                <draw:equation draw:name="f163" draw:formula="?f158 + ?f46"/>
                <draw:equation draw:name="f164" draw:formula="?f160 + ?f63"/>
                <draw:equation draw:name="f165" draw:formula="?f145 + ?f2"/>
                <draw:equation draw:name="f166" draw:formula="?f165 * ?f10 / ?f1"/>
                <draw:equation draw:name="f167" draw:formula="0 - ?f166"/>
                <draw:equation draw:name="f168" draw:formula="cos(?f167)"/>
                <draw:equation draw:name="f169" draw:formula="0 - ?f168"/>
                <draw:equation draw:name="f170" draw:formula="?f169 * ?f46"/>
                <draw:equation draw:name="f171" draw:formula="sin(?f167)"/>
                <draw:equation draw:name="f172" draw:formula="0 - ?f171"/>
                <draw:equation draw:name="f173" draw:formula="?f172 * ?f63"/>
                <draw:equation draw:name="f174" draw:formula="sqrt(?f170 * ?f170 + ?f173 * ?f173 + 0 * 0)"/>
                <draw:equation draw:name="f175" draw:formula="?f46 * ?f63 / ?f174"/>
                <draw:equation draw:name="f176" draw:formula="?f172 * ?f175"/>
                <draw:equation draw:name="f177" draw:formula="?f158 + ?f176"/>
                <draw:equation draw:name="f178" draw:formula="?f169 * ?f175"/>
                <draw:equation draw:name="f179" draw:formula="?f160 + ?f178"/>
                <draw:equation draw:name="f180" draw:formula="if(?f144, ?f11, ?f161)"/>
                <draw:equation draw:name="f181" draw:formula="if(?f144, ?f28, ?f162)"/>
                <draw:equation draw:name="f182" draw:formula="if(?f144, ?f11, ?f163)"/>
                <draw:equation draw:name="f183" draw:formula="if(?f144, ?f28, ?f164)"/>
                <draw:equation draw:name="f184" draw:formula="if(?f144, ?f161, ?f177)"/>
                <draw:equation draw:name="f185" draw:formula="if(?f144, ?f162, ?f179)"/>
                <draw:equation draw:name="f186" draw:formula="if(?f144, ?f163, ?f177)"/>
                <draw:equation draw:name="f187" draw:formula="if(?f144, ?f164, ?f179)"/>
                <draw:equation draw:name="f188" draw:formula="21550000 - ?f84"/>
                <draw:equation draw:name="f189" draw:formula="if(?f188, ?f84, 21550000)"/>
                <draw:equation draw:name="f190" draw:formula="-21550000 - ?f189"/>
                <draw:equation draw:name="f191" draw:formula="if(?f190, -21550000, ?f189)"/>
                <draw:equation draw:name="f192" draw:formula="?f89 + ?f191"/>
                <draw:equation draw:name="f193" draw:formula="?f89 + ?f2"/>
                <draw:equation draw:name="f194" draw:formula="?f193 * ?f10 / ?f1"/>
                <draw:equation draw:name="f195" draw:formula="0 - ?f194"/>
                <draw:equation draw:name="f196" draw:formula="cos(?f195)"/>
                <draw:equation draw:name="f197" draw:formula="0 - ?f196"/>
                <draw:equation draw:name="f198" draw:formula="?f197 * ?f67"/>
                <draw:equation draw:name="f199" draw:formula="sin(?f195)"/>
                <draw:equation draw:name="f200" draw:formula="0 - ?f199"/>
                <draw:equation draw:name="f201" draw:formula="?f200 * ?f68"/>
                <draw:equation draw:name="f202" draw:formula="sqrt(?f198 * ?f198 + ?f201 * ?f201 + 0 * 0)"/>
                <draw:equation draw:name="f203" draw:formula="?f67 * ?f68 / ?f202"/>
                <draw:equation draw:name="f204" draw:formula="?f200 * ?f203"/>
                <draw:equation draw:name="f205" draw:formula="?f29 - ?f204"/>
                <draw:equation draw:name="f206" draw:formula="?f197 * ?f203"/>
                <draw:equation draw:name="f207" draw:formula="?f25 - ?f206"/>
                <draw:equation draw:name="f208" draw:formula="?f205 - ?f67"/>
                <draw:equation draw:name="f209" draw:formula="?f207 - ?f68"/>
                <draw:equation draw:name="f210" draw:formula="?f205 + ?f67"/>
                <draw:equation draw:name="f211" draw:formula="?f207 + ?f68"/>
                <draw:equation draw:name="f212" draw:formula="?f192 + ?f2"/>
                <draw:equation draw:name="f213" draw:formula="?f212 * ?f10 / ?f1"/>
                <draw:equation draw:name="f214" draw:formula="0 - ?f213"/>
                <draw:equation draw:name="f215" draw:formula="cos(?f214)"/>
                <draw:equation draw:name="f216" draw:formula="0 - ?f215"/>
                <draw:equation draw:name="f217" draw:formula="?f216 * ?f67"/>
                <draw:equation draw:name="f218" draw:formula="sin(?f214)"/>
                <draw:equation draw:name="f219" draw:formula="0 - ?f218"/>
                <draw:equation draw:name="f220" draw:formula="?f219 * ?f68"/>
                <draw:equation draw:name="f221" draw:formula="sqrt(?f217 * ?f217 + ?f220 * ?f220 + 0 * 0)"/>
                <draw:equation draw:name="f222" draw:formula="?f67 * ?f68 / ?f221"/>
                <draw:equation draw:name="f223" draw:formula="?f219 * ?f222"/>
                <draw:equation draw:name="f224" draw:formula="?f205 + ?f223"/>
                <draw:equation draw:name="f225" draw:formula="?f216 * ?f222"/>
                <draw:equation draw:name="f226" draw:formula="?f207 + ?f225"/>
                <draw:equation draw:name="f227" draw:formula="if(?f191, ?f29, ?f208)"/>
                <draw:equation draw:name="f228" draw:formula="if(?f191, ?f25, ?f209)"/>
                <draw:equation draw:name="f229" draw:formula="if(?f191, ?f29, ?f210)"/>
                <draw:equation draw:name="f230" draw:formula="if(?f191, ?f25, ?f211)"/>
                <draw:equation draw:name="f231" draw:formula="if(?f191, ?f208, ?f224)"/>
                <draw:equation draw:name="f232" draw:formula="if(?f191, ?f209, ?f226)"/>
                <draw:equation draw:name="f233" draw:formula="if(?f191, ?f210, ?f224)"/>
                <draw:equation draw:name="f234" draw:formula="if(?f191, ?f211, ?f226)"/>
                <draw:equation draw:name="f235" draw:formula="21550000 - ?f86"/>
                <draw:equation draw:name="f236" draw:formula="if(?f235, ?f86, 21550000)"/>
                <draw:equation draw:name="f237" draw:formula="-21550000 - ?f236"/>
                <draw:equation draw:name="f238" draw:formula="if(?f237, -21550000, ?f236)"/>
                <draw:equation draw:name="f239" draw:formula="?f85 + ?f238"/>
                <draw:equation draw:name="f240" draw:formula="?f85 + ?f2"/>
                <draw:equation draw:name="f241" draw:formula="?f240 * ?f10 / ?f1"/>
                <draw:equation draw:name="f242" draw:formula="0 - ?f241"/>
                <draw:equation draw:name="f243" draw:formula="cos(?f242)"/>
                <draw:equation draw:name="f244" draw:formula="0 - ?f243"/>
                <draw:equation draw:name="f245" draw:formula="?f244 * ?f73"/>
                <draw:equation draw:name="f246" draw:formula="sin(?f242)"/>
                <draw:equation draw:name="f247" draw:formula="0 - ?f246"/>
                <draw:equation draw:name="f248" draw:formula="?f247 * ?f45"/>
                <draw:equation draw:name="f249" draw:formula="sqrt(?f245 * ?f245 + ?f248 * ?f248 + 0 * 0)"/>
                <draw:equation draw:name="f250" draw:formula="?f73 * ?f45 / ?f249"/>
                <draw:equation draw:name="f251" draw:formula="?f247 * ?f250"/>
                <draw:equation draw:name="f252" draw:formula="?f24 - ?f251"/>
                <draw:equation draw:name="f253" draw:formula="?f244 * ?f250"/>
                <draw:equation draw:name="f254" draw:formula="?f17 - ?f253"/>
                <draw:equation draw:name="f255" draw:formula="?f252 - ?f73"/>
                <draw:equation draw:name="f256" draw:formula="?f254 - ?f45"/>
                <draw:equation draw:name="f257" draw:formula="?f252 + ?f73"/>
                <draw:equation draw:name="f258" draw:formula="?f254 + ?f45"/>
                <draw:equation draw:name="f259" draw:formula="?f239 + ?f2"/>
                <draw:equation draw:name="f260" draw:formula="?f259 * ?f10 / ?f1"/>
                <draw:equation draw:name="f261" draw:formula="0 - ?f260"/>
                <draw:equation draw:name="f262" draw:formula="cos(?f261)"/>
                <draw:equation draw:name="f263" draw:formula="0 - ?f262"/>
                <draw:equation draw:name="f264" draw:formula="?f263 * ?f73"/>
                <draw:equation draw:name="f265" draw:formula="sin(?f261)"/>
                <draw:equation draw:name="f266" draw:formula="0 - ?f265"/>
                <draw:equation draw:name="f267" draw:formula="?f266 * ?f45"/>
                <draw:equation draw:name="f268" draw:formula="sqrt(?f264 * ?f264 + ?f267 * ?f267 + 0 * 0)"/>
                <draw:equation draw:name="f269" draw:formula="?f73 * ?f45 / ?f268"/>
                <draw:equation draw:name="f270" draw:formula="?f266 * ?f269"/>
                <draw:equation draw:name="f271" draw:formula="?f252 + ?f270"/>
                <draw:equation draw:name="f272" draw:formula="?f263 * ?f269"/>
                <draw:equation draw:name="f273" draw:formula="?f254 + ?f272"/>
                <draw:equation draw:name="f274" draw:formula="if(?f238, ?f24, ?f255)"/>
                <draw:equation draw:name="f275" draw:formula="if(?f238, ?f17, ?f256)"/>
                <draw:equation draw:name="f276" draw:formula="if(?f238, ?f24, ?f257)"/>
                <draw:equation draw:name="f277" draw:formula="if(?f238, ?f17, ?f258)"/>
                <draw:equation draw:name="f278" draw:formula="if(?f238, ?f255, ?f271)"/>
                <draw:equation draw:name="f279" draw:formula="if(?f238, ?f256, ?f273)"/>
                <draw:equation draw:name="f280" draw:formula="if(?f238, ?f257, ?f271)"/>
                <draw:equation draw:name="f281" draw:formula="if(?f238, ?f258, ?f273)"/>
              </draw:enhanced-geometry>
            </draw:custom-shape>
          </table:covered-table-cell>
          <table:covered-table-cell table:number-columns-repeated="3"/>
          <table:table-cell table:number-columns-repeated="16375" table:style-name="ce2"/>
        </table:table-row>
        <table:table-row table:style-name="ro2">
          <table:table-cell office:value-type="string" table:number-columns-spanned="9" table:number-rows-spanned="1" table:style-name="ce17">
            <text:p>115<text:span text:style-name="T3">學年度第一學期</text:span>~<text:span text:style-name="T3">公立高中職清寒獎助學金</text:span>-<text:span text:style-name="T3">申請表<text:s/></text:span><text:span text:style-name="T7">(A4</text:span><text:span text:style-name="T8">橫式</text:span><text:span text:style-name="T7">)</text:span></text:p>
          </table:table-cell>
          <table:covered-table-cell table:number-columns-repeated="8"/>
          <table:table-cell table:style-name="ce2"/>
          <table:table-cell table:style-name="ce3"/>
          <table:table-cell table:number-columns-repeated="16373" table:style-name="ce2"/>
        </table:table-row>
        <table:table-row table:style-name="ro3">
          <table:table-cell table:number-columns-spanned="9" table:number-rows-spanned="1" table:style-name="ce18"/>
          <table:covered-table-cell table:number-columns-repeated="8"/>
          <table:table-cell table:number-columns-repeated="16375" table:style-name="ce2"/>
        </table:table-row>
        <table:table-row table:style-name="ro4">
          <table:table-cell office:value-type="string" table:style-name="ce4">
            <text:p><text:span text:style-name="T10">編號</text:span></text:p>
          </table:table-cell>
          <table:table-cell office:value-type="string" table:style-name="ce4">
            <text:p><text:span text:style-name="T10">年級</text:span></text:p>
          </table:table-cell>
          <table:table-cell office:value-type="string" table:style-name="ce5">
            <text:p>班別</text:p>
          </table:table-cell>
          <table:table-cell office:value-type="string" table:style-name="ce6">
            <text:p><text:span text:style-name="T10">姓名</text:span></text:p>
          </table:table-cell>
          <table:table-cell office:value-type="string" table:style-name="ce7">
            <text:p>家長姓名</text:p>
            <text:p>及職業</text:p>
          </table:table-cell>
          <table:table-cell office:value-type="string" table:style-name="ce6">
            <text:p><text:span text:style-name="T10">證明</text:span></text:p>
          </table:table-cell>
          <table:table-cell office:value-type="string" table:style-name="ce7">
            <text:p>敘述家境狀況</text:p>
          </table:table-cell>
          <table:table-cell office:value-type="string" table:style-name="ce6">
            <text:p><text:span text:style-name="T10">通訊地址</text:span>/<text:span text:style-name="T10">電話</text:span><text:span text:style-name="T10"/></text:p>
            <text:p><text:span text:style-name="T11">(地址請填寫完整，</text:span><text:span text:style-name="T11"/></text:p>
            <text:p><text:span text:style-name="T11">本庵會幫學生點文昌燈)</text:span></text:p>
          </table:table-cell>
          <table:table-cell office:value-type="string" table:style-name="ce6">
            <text:p><text:span text:style-name="T10">審查結果</text:span></text:p>
          </table:table-cell>
          <table:table-cell table:number-columns-repeated="2" table:style-name="ce8"/>
          <table:table-cell table:style-name="ce9"/>
          <table:table-cell table:number-columns-repeated="16372" table:style-name="ce8"/>
        </table:table-row>
        <table:table-row table:style-name="ro5">
          <table:table-cell office:value-type="float" office:value="1" table:number-columns-spanned="1" table:number-rows-spanned="2" table:style-name="ce19">
            <text:p>1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0"/>
          <table:table-cell office:value-type="string" table:number-columns-spanned="1" table:number-rows-spanned="2" table:style-name="ce21">
            <text:p><text:span text:style-name="T12">□低收</text:span><text:span text:style-name="T12"/></text:p>
            <text:p><text:span text:style-name="T12">□中低收</text:span><text:span text:style-name="T12"/></text:p>
            <text:p><text:span text:style-name="T12">□家境清寒</text:span></text:p>
          </table:table-cell>
          <table:table-cell table:number-columns-spanned="1" table:number-rows-spanned="2" table:style-name="ce20"/>
          <table:table-cell table:style-name="ce11"/>
          <table:table-cell table:number-columns-spanned="1" table:number-rows-spanned="2" table:style-name="ce20"/>
          <table:table-cell table:number-columns-repeated="16375" table:style-name="ce2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0"/>
          <table:covered-table-cell/>
          <table:table-cell table:number-columns-repeated="16375" table:style-name="ce2"/>
        </table:table-row>
        <table:table-row table:style-name="ro5">
          <table:table-cell office:value-type="float" office:value="2" table:number-columns-spanned="1" table:number-rows-spanned="2" table:style-name="ce19">
            <text:p>2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0"/>
          <table:table-cell office:value-type="string" table:number-columns-spanned="1" table:number-rows-spanned="2" table:style-name="ce21">
            <text:p><text:span text:style-name="T12">□低收</text:span><text:span text:style-name="T12"/></text:p>
            <text:p><text:span text:style-name="T12">□中低收</text:span><text:span text:style-name="T12"/></text:p>
            <text:p><text:span text:style-name="T12">□家境清寒</text:span></text:p>
          </table:table-cell>
          <table:table-cell table:number-columns-spanned="1" table:number-rows-spanned="2" table:style-name="ce20"/>
          <table:table-cell table:style-name="ce11"/>
          <table:table-cell table:number-columns-spanned="1" table:number-rows-spanned="2" table:style-name="ce20"/>
          <table:table-cell table:number-columns-repeated="16375" table:style-name="ce2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0"/>
          <table:covered-table-cell/>
          <table:table-cell table:number-columns-repeated="16375" table:style-name="ce2"/>
        </table:table-row>
        <table:table-row table:style-name="ro5">
          <table:table-cell office:value-type="float" office:value="3" table:number-columns-spanned="1" table:number-rows-spanned="2" table:style-name="ce19">
            <text:p>3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0"/>
          <table:table-cell office:value-type="string" table:number-columns-spanned="1" table:number-rows-spanned="2" table:style-name="ce21">
            <text:p><text:span text:style-name="T12">□低收</text:span><text:span text:style-name="T12"/></text:p>
            <text:p><text:span text:style-name="T12">□中低收</text:span><text:span text:style-name="T12"/></text:p>
            <text:p><text:span text:style-name="T12">□家境清寒</text:span></text:p>
          </table:table-cell>
          <table:table-cell table:number-columns-spanned="1" table:number-rows-spanned="2" table:style-name="ce20"/>
          <table:table-cell table:style-name="ce11"/>
          <table:table-cell table:number-columns-spanned="1" table:number-rows-spanned="2" table:style-name="ce20"/>
          <table:table-cell table:number-columns-repeated="16375" table:style-name="ce2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0"/>
          <table:covered-table-cell/>
          <table:table-cell table:number-columns-repeated="16375" table:style-name="ce2"/>
        </table:table-row>
        <table:table-row table:style-name="ro5">
          <table:table-cell office:value-type="float" office:value="4" table:number-columns-spanned="1" table:number-rows-spanned="2" table:style-name="ce19">
            <text:p>4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0"/>
          <table:table-cell office:value-type="string" table:number-columns-spanned="1" table:number-rows-spanned="2" table:style-name="ce21">
            <text:p><text:span text:style-name="T12">□低收</text:span><text:span text:style-name="T12"/></text:p>
            <text:p><text:span text:style-name="T12">□中低收</text:span><text:span text:style-name="T12"/></text:p>
            <text:p><text:span text:style-name="T12">□家境清寒</text:span></text:p>
          </table:table-cell>
          <table:table-cell table:number-columns-spanned="1" table:number-rows-spanned="2" table:style-name="ce20"/>
          <table:table-cell table:style-name="ce11"/>
          <table:table-cell table:number-columns-spanned="1" table:number-rows-spanned="2" table:style-name="ce20"/>
          <table:table-cell table:number-columns-repeated="16375" table:style-name="ce2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0"/>
          <table:covered-table-cell/>
          <table:covered-table-cell/>
          <table:table-cell table:style-name="ce11"/>
          <table:covered-table-cell/>
          <table:table-cell table:number-columns-repeated="16375" table:style-name="ce2"/>
        </table:table-row>
        <table:table-row table:style-name="ro5">
          <table:table-cell office:value-type="float" office:value="5" table:number-columns-spanned="1" table:number-rows-spanned="2" table:style-name="ce19">
            <text:p>5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0"/>
          <table:table-cell office:value-type="string" table:number-columns-spanned="1" table:number-rows-spanned="2" table:style-name="ce21">
            <text:p><text:span text:style-name="T12">□低收</text:span><text:span text:style-name="T12"/></text:p>
            <text:p><text:span text:style-name="T12">□中低收</text:span><text:span text:style-name="T12"/></text:p>
            <text:p><text:span text:style-name="T12">□家境清寒</text:span></text:p>
          </table:table-cell>
          <table:table-cell table:number-columns-spanned="1" table:number-rows-spanned="2" table:style-name="ce20"/>
          <table:table-cell table:style-name="ce10"/>
          <table:table-cell table:number-columns-spanned="1" table:number-rows-spanned="2" table:style-name="ce20"/>
          <table:table-cell table:number-columns-repeated="16375" table:style-name="ce2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0"/>
          <table:covered-table-cell/>
          <table:table-cell table:number-columns-repeated="16375" table:style-name="ce2"/>
        </table:table-row>
        <table:table-row table:style-name="ro5">
          <table:table-cell office:value-type="float" office:value="6" table:number-columns-spanned="1" table:number-rows-spanned="2" table:style-name="ce19">
            <text:p>6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0"/>
          <table:table-cell office:value-type="string" table:number-columns-spanned="1" table:number-rows-spanned="2" table:style-name="ce21">
            <text:p><text:span text:style-name="T12">□低收</text:span><text:span text:style-name="T12"/></text:p>
            <text:p><text:span text:style-name="T12">□中低收</text:span><text:span text:style-name="T12"/></text:p>
            <text:p><text:span text:style-name="T12">□家境清寒</text:span></text:p>
          </table:table-cell>
          <table:table-cell table:number-columns-spanned="1" table:number-rows-spanned="2" table:style-name="ce20"/>
          <table:table-cell table:style-name="ce11"/>
          <table:table-cell table:number-columns-spanned="1" table:number-rows-spanned="2" table:style-name="ce20"/>
          <table:table-cell table:number-columns-repeated="16375" table:style-name="ce2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0"/>
          <table:covered-table-cell/>
          <table:covered-table-cell/>
          <table:table-cell table:style-name="ce11"/>
          <table:covered-table-cell/>
          <table:table-cell table:number-columns-repeated="16375" table:style-name="ce2"/>
        </table:table-row>
        <table:table-row table:style-name="ro5">
          <table:table-cell office:value-type="float" office:value="7" table:number-columns-spanned="1" table:number-rows-spanned="2" table:style-name="ce19">
            <text:p>7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0"/>
          <table:table-cell office:value-type="string" table:number-columns-spanned="1" table:number-rows-spanned="2" table:style-name="ce21">
            <text:p><text:span text:style-name="T12">□低收</text:span><text:span text:style-name="T12"/></text:p>
            <text:p><text:span text:style-name="T12">□中低收</text:span><text:span text:style-name="T12"/></text:p>
            <text:p><text:span text:style-name="T12">□家境清寒</text:span></text:p>
          </table:table-cell>
          <table:table-cell table:number-columns-spanned="1" table:number-rows-spanned="2" table:style-name="ce20"/>
          <table:table-cell table:style-name="ce10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0"/>
          <table:covered-table-cell/>
          <table:table-cell table:number-columns-repeated="16375"/>
        </table:table-row>
        <table:table-row table:style-name="ro5">
          <table:table-cell office:value-type="float" office:value="8" table:number-columns-spanned="1" table:number-rows-spanned="2" table:style-name="ce19">
            <text:p>8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0"/>
          <table:table-cell office:value-type="string" table:number-columns-spanned="1" table:number-rows-spanned="2" table:style-name="ce21">
            <text:p><text:span text:style-name="T12">□低收</text:span><text:span text:style-name="T12"/></text:p>
            <text:p><text:span text:style-name="T12">□中低收</text:span><text:span text:style-name="T12"/></text:p>
            <text:p><text:span text:style-name="T12">□家境清寒</text:span></text:p>
          </table:table-cell>
          <table:table-cell table:number-columns-spanned="1" table:number-rows-spanned="2" table:style-name="ce20"/>
          <table:table-cell table:style-name="ce11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0"/>
          <table:covered-table-cell/>
          <table:table-cell table:number-columns-repeated="16375"/>
        </table:table-row>
        <table:table-row table:style-name="ro5">
          <table:table-cell office:value-type="float" office:value="9" table:number-columns-spanned="1" table:number-rows-spanned="2" table:style-name="ce19">
            <text:p>9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0"/>
          <table:table-cell office:value-type="string" table:number-columns-spanned="1" table:number-rows-spanned="2" table:style-name="ce21">
            <text:p><text:span text:style-name="T12">□低收</text:span><text:span text:style-name="T12"/></text:p>
            <text:p><text:span text:style-name="T12">□中低收</text:span><text:span text:style-name="T12"/></text:p>
            <text:p><text:span text:style-name="T12">□家境清寒</text:span></text:p>
          </table:table-cell>
          <table:table-cell table:number-columns-spanned="1" table:number-rows-spanned="2" table:style-name="ce20"/>
          <table:table-cell table:style-name="ce11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0"/>
          <table:covered-table-cell/>
          <table:table-cell table:number-columns-repeated="16375"/>
        </table:table-row>
        <table:table-row table:style-name="ro5">
          <table:table-cell office:value-type="float" office:value="10" table:number-columns-spanned="1" table:number-rows-spanned="2" table:style-name="ce19">
            <text:p>10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0"/>
          <table:table-cell office:value-type="string" table:number-columns-spanned="1" table:number-rows-spanned="2" table:style-name="ce21">
            <text:p><text:span text:style-name="T12">□低收</text:span><text:span text:style-name="T12"/></text:p>
            <text:p><text:span text:style-name="T12">□中低收</text:span><text:span text:style-name="T12"/></text:p>
            <text:p><text:span text:style-name="T12">□家境清寒</text:span></text:p>
          </table:table-cell>
          <table:table-cell table:number-columns-spanned="1" table:number-rows-spanned="2" table:style-name="ce20"/>
          <table:table-cell table:style-name="ce11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0"/>
          <table:covered-table-cell/>
          <table:table-cell table:number-columns-repeated="16375"/>
        </table:table-row>
        <table:table-row table:style-name="ro5">
          <table:table-cell office:value-type="float" office:value="11" table:number-columns-spanned="1" table:number-rows-spanned="2" table:style-name="ce19">
            <text:p>11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0"/>
          <table:table-cell office:value-type="string" table:number-columns-spanned="1" table:number-rows-spanned="2" table:style-name="ce21">
            <text:p><text:span text:style-name="T12">□低收</text:span><text:span text:style-name="T12"/></text:p>
            <text:p><text:span text:style-name="T12">□中低收</text:span><text:span text:style-name="T12"/></text:p>
            <text:p><text:span text:style-name="T12">□家境清寒</text:span></text:p>
          </table:table-cell>
          <table:table-cell table:number-columns-spanned="1" table:number-rows-spanned="2" table:style-name="ce20"/>
          <table:table-cell table:style-name="ce11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0"/>
          <table:covered-table-cell/>
          <table:covered-table-cell/>
          <table:table-cell table:style-name="ce11"/>
          <table:covered-table-cell/>
          <table:table-cell table:number-columns-repeated="16375"/>
        </table:table-row>
        <table:table-row table:style-name="ro5">
          <table:table-cell office:value-type="float" office:value="12" table:number-columns-spanned="1" table:number-rows-spanned="2" table:style-name="ce19">
            <text:p>12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0"/>
          <table:table-cell office:value-type="string" table:number-columns-spanned="1" table:number-rows-spanned="2" table:style-name="ce21">
            <text:p><text:span text:style-name="T12">□低收</text:span><text:span text:style-name="T12"/></text:p>
            <text:p><text:span text:style-name="T12">□中低收</text:span><text:span text:style-name="T12"/></text:p>
            <text:p><text:span text:style-name="T12">□家境清寒</text:span></text:p>
          </table:table-cell>
          <table:table-cell table:number-columns-spanned="1" table:number-rows-spanned="2" table:style-name="ce20"/>
          <table:table-cell table:style-name="ce10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0"/>
          <table:covered-table-cell/>
          <table:table-cell table:number-columns-repeated="16375"/>
        </table:table-row>
        <table:table-row table:style-name="ro5">
          <table:table-cell office:value-type="float" office:value="13" table:number-columns-spanned="1" table:number-rows-spanned="2" table:style-name="ce19">
            <text:p>13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0"/>
          <table:table-cell office:value-type="string" table:number-columns-spanned="1" table:number-rows-spanned="2" table:style-name="ce21">
            <text:p><text:span text:style-name="T12">□低收</text:span><text:span text:style-name="T12"/></text:p>
            <text:p><text:span text:style-name="T12">□中低收</text:span><text:span text:style-name="T12"/></text:p>
            <text:p><text:span text:style-name="T12">□家境清寒</text:span></text:p>
          </table:table-cell>
          <table:table-cell table:number-columns-spanned="1" table:number-rows-spanned="2" table:style-name="ce20"/>
          <table:table-cell table:style-name="ce11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0"/>
          <table:covered-table-cell/>
          <table:covered-table-cell/>
          <table:table-cell table:style-name="ce11"/>
          <table:covered-table-cell/>
          <table:table-cell table:number-columns-repeated="16375"/>
        </table:table-row>
        <table:table-row table:style-name="ro5">
          <table:table-cell office:value-type="float" office:value="14" table:number-columns-spanned="1" table:number-rows-spanned="2" table:style-name="ce19">
            <text:p>14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0"/>
          <table:table-cell office:value-type="string" table:number-columns-spanned="1" table:number-rows-spanned="2" table:style-name="ce21">
            <text:p><text:span text:style-name="T12">□低收</text:span><text:span text:style-name="T12"/></text:p>
            <text:p><text:span text:style-name="T12">□中低收</text:span><text:span text:style-name="T12"/></text:p>
            <text:p><text:span text:style-name="T12">□家境清寒</text:span></text:p>
          </table:table-cell>
          <table:table-cell table:number-columns-spanned="1" table:number-rows-spanned="2" table:style-name="ce20"/>
          <table:table-cell table:style-name="ce10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0"/>
          <table:covered-table-cell/>
          <table:table-cell table:number-columns-repeated="16375"/>
        </table:table-row>
        <table:table-row table:style-name="ro5">
          <table:table-cell office:value-type="float" office:value="15" table:number-columns-spanned="1" table:number-rows-spanned="2" table:style-name="ce19">
            <text:p>15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0"/>
          <table:table-cell office:value-type="string" table:number-columns-spanned="1" table:number-rows-spanned="2" table:style-name="ce21">
            <text:p><text:span text:style-name="T12">□低收</text:span><text:span text:style-name="T12"/></text:p>
            <text:p><text:span text:style-name="T12">□中低收</text:span><text:span text:style-name="T12"/></text:p>
            <text:p><text:span text:style-name="T12">□家境清寒</text:span></text:p>
          </table:table-cell>
          <table:table-cell table:number-columns-spanned="1" table:number-rows-spanned="2" table:style-name="ce20"/>
          <table:table-cell table:style-name="ce11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0"/>
          <table:covered-table-cell/>
          <table:table-cell table:number-columns-repeated="16375"/>
        </table:table-row>
        <table:table-row table:style-name="ro5">
          <table:table-cell office:value-type="float" office:value="16" table:number-columns-spanned="1" table:number-rows-spanned="2" table:style-name="ce19">
            <text:p>16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0"/>
          <table:table-cell office:value-type="string" table:number-columns-spanned="1" table:number-rows-spanned="2" table:style-name="ce21">
            <text:p><text:span text:style-name="T12">□低收</text:span><text:span text:style-name="T12"/></text:p>
            <text:p><text:span text:style-name="T12">□中低收</text:span><text:span text:style-name="T12"/></text:p>
            <text:p><text:span text:style-name="T12">□家境清寒</text:span></text:p>
          </table:table-cell>
          <table:table-cell table:number-columns-spanned="1" table:number-rows-spanned="2" table:style-name="ce20"/>
          <table:table-cell table:style-name="ce11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0"/>
          <table:covered-table-cell/>
          <table:table-cell table:number-columns-repeated="16375"/>
        </table:table-row>
        <table:table-row table:style-name="ro5">
          <table:table-cell office:value-type="float" office:value="17" table:number-columns-spanned="1" table:number-rows-spanned="2" table:style-name="ce19">
            <text:p>17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0"/>
          <table:table-cell office:value-type="string" table:number-columns-spanned="1" table:number-rows-spanned="2" table:style-name="ce21">
            <text:p><text:span text:style-name="T12">□低收</text:span><text:span text:style-name="T12"/></text:p>
            <text:p><text:span text:style-name="T12">□中低收</text:span><text:span text:style-name="T12"/></text:p>
            <text:p><text:span text:style-name="T12">□家境清寒</text:span></text:p>
          </table:table-cell>
          <table:table-cell table:number-columns-spanned="1" table:number-rows-spanned="2" table:style-name="ce20"/>
          <table:table-cell table:style-name="ce11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0"/>
          <table:covered-table-cell/>
          <table:table-cell table:number-columns-repeated="16375"/>
        </table:table-row>
        <table:table-row table:style-name="ro5">
          <table:table-cell office:value-type="float" office:value="18" table:number-columns-spanned="1" table:number-rows-spanned="2" table:style-name="ce19">
            <text:p>18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0"/>
          <table:table-cell office:value-type="string" table:number-columns-spanned="1" table:number-rows-spanned="2" table:style-name="ce21">
            <text:p><text:span text:style-name="T12">□低收</text:span><text:span text:style-name="T12"/></text:p>
            <text:p><text:span text:style-name="T12">□中低收</text:span><text:span text:style-name="T12"/></text:p>
            <text:p><text:span text:style-name="T12">□家境清寒</text:span></text:p>
          </table:table-cell>
          <table:table-cell table:number-columns-spanned="1" table:number-rows-spanned="2" table:style-name="ce20"/>
          <table:table-cell table:style-name="ce11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0"/>
          <table:covered-table-cell/>
          <table:covered-table-cell/>
          <table:table-cell table:style-name="ce11"/>
          <table:covered-table-cell/>
          <table:table-cell table:number-columns-repeated="16375"/>
        </table:table-row>
        <table:table-row table:style-name="ro5">
          <table:table-cell office:value-type="float" office:value="19" table:number-columns-spanned="1" table:number-rows-spanned="2" table:style-name="ce19">
            <text:p>19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0"/>
          <table:table-cell office:value-type="string" table:number-columns-spanned="1" table:number-rows-spanned="2" table:style-name="ce21">
            <text:p><text:span text:style-name="T12">□低收</text:span><text:span text:style-name="T12"/></text:p>
            <text:p><text:span text:style-name="T12">□中低收</text:span><text:span text:style-name="T12"/></text:p>
            <text:p><text:span text:style-name="T12">□家境清寒</text:span></text:p>
          </table:table-cell>
          <table:table-cell table:number-columns-spanned="1" table:number-rows-spanned="2" table:style-name="ce20"/>
          <table:table-cell table:style-name="ce10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0"/>
          <table:covered-table-cell/>
          <table:table-cell table:number-columns-repeated="16375"/>
        </table:table-row>
        <table:table-row table:style-name="ro5">
          <table:table-cell office:value-type="float" office:value="20" table:number-columns-spanned="1" table:number-rows-spanned="2" table:style-name="ce19">
            <text:p>20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0"/>
          <table:table-cell office:value-type="string" table:number-columns-spanned="1" table:number-rows-spanned="2" table:style-name="ce21">
            <text:p><text:span text:style-name="T12">□低收</text:span><text:span text:style-name="T12"/></text:p>
            <text:p><text:span text:style-name="T12">□中低收</text:span><text:span text:style-name="T12"/></text:p>
            <text:p><text:span text:style-name="T12">□家境清寒</text:span></text:p>
          </table:table-cell>
          <table:table-cell table:number-columns-spanned="1" table:number-rows-spanned="2" table:style-name="ce20"/>
          <table:table-cell table:style-name="ce11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0"/>
          <table:covered-table-cell/>
          <table:covered-table-cell/>
          <table:table-cell table:style-name="ce11"/>
          <table:covered-table-cell/>
          <table:table-cell table:number-columns-repeated="16375"/>
        </table:table-row>
        <table:table-row table:style-name="ro5">
          <table:table-cell office:value-type="float" office:value="21" table:number-columns-spanned="1" table:number-rows-spanned="2" table:style-name="ce19">
            <text:p>21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0"/>
          <table:table-cell office:value-type="string" table:number-columns-spanned="1" table:number-rows-spanned="2" table:style-name="ce21">
            <text:p><text:span text:style-name="T12">□低收</text:span><text:span text:style-name="T12"/></text:p>
            <text:p><text:span text:style-name="T12">□中低收</text:span><text:span text:style-name="T12"/></text:p>
            <text:p><text:span text:style-name="T12">□家境清寒</text:span></text:p>
          </table:table-cell>
          <table:table-cell table:number-columns-spanned="1" table:number-rows-spanned="2" table:style-name="ce20"/>
          <table:table-cell table:style-name="ce10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0"/>
          <table:covered-table-cell/>
          <table:table-cell table:number-columns-repeated="16375"/>
        </table:table-row>
        <table:table-row table:style-name="ro5">
          <table:table-cell office:value-type="float" office:value="22" table:number-columns-spanned="1" table:number-rows-spanned="2" table:style-name="ce19">
            <text:p>22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0"/>
          <table:table-cell office:value-type="string" table:number-columns-spanned="1" table:number-rows-spanned="2" table:style-name="ce21">
            <text:p><text:span text:style-name="T12">□低收</text:span><text:span text:style-name="T12"/></text:p>
            <text:p><text:span text:style-name="T12">□中低收</text:span><text:span text:style-name="T12"/></text:p>
            <text:p><text:span text:style-name="T12">□家境清寒</text:span></text:p>
          </table:table-cell>
          <table:table-cell table:number-columns-spanned="1" table:number-rows-spanned="2" table:style-name="ce20"/>
          <table:table-cell table:style-name="ce11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0"/>
          <table:covered-table-cell/>
          <table:table-cell table:number-columns-repeated="16375"/>
        </table:table-row>
        <table:table-row table:style-name="ro5">
          <table:table-cell office:value-type="float" office:value="23" table:number-columns-spanned="1" table:number-rows-spanned="2" table:style-name="ce19">
            <text:p>23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0"/>
          <table:table-cell office:value-type="string" table:number-columns-spanned="1" table:number-rows-spanned="2" table:style-name="ce21">
            <text:p><text:span text:style-name="T12">□低收</text:span><text:span text:style-name="T12"/></text:p>
            <text:p><text:span text:style-name="T12">□中低收</text:span><text:span text:style-name="T12"/></text:p>
            <text:p><text:span text:style-name="T12">□家境清寒</text:span></text:p>
          </table:table-cell>
          <table:table-cell table:number-columns-spanned="1" table:number-rows-spanned="2" table:style-name="ce20"/>
          <table:table-cell table:style-name="ce11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0"/>
          <table:covered-table-cell/>
          <table:table-cell table:number-columns-repeated="16375"/>
        </table:table-row>
        <table:table-row table:style-name="ro5">
          <table:table-cell office:value-type="float" office:value="24" table:number-columns-spanned="1" table:number-rows-spanned="2" table:style-name="ce19">
            <text:p>24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0"/>
          <table:table-cell office:value-type="string" table:number-columns-spanned="1" table:number-rows-spanned="2" table:style-name="ce21">
            <text:p><text:span text:style-name="T12">□低收</text:span><text:span text:style-name="T12"/></text:p>
            <text:p><text:span text:style-name="T12">□中低收</text:span><text:span text:style-name="T12"/></text:p>
            <text:p><text:span text:style-name="T12">□家境清寒</text:span></text:p>
          </table:table-cell>
          <table:table-cell table:number-columns-spanned="1" table:number-rows-spanned="2" table:style-name="ce20"/>
          <table:table-cell table:style-name="ce11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0"/>
          <table:covered-table-cell/>
          <table:covered-table-cell/>
          <table:table-cell table:style-name="ce11"/>
          <table:covered-table-cell/>
          <table:table-cell table:number-columns-repeated="16375"/>
        </table:table-row>
        <table:table-row table:style-name="ro5">
          <table:table-cell office:value-type="float" office:value="25" table:number-columns-spanned="1" table:number-rows-spanned="2" table:style-name="ce19">
            <text:p>25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0"/>
          <table:table-cell office:value-type="string" table:number-columns-spanned="1" table:number-rows-spanned="2" table:style-name="ce21">
            <text:p><text:span text:style-name="T12">□低收</text:span><text:span text:style-name="T12"/></text:p>
            <text:p><text:span text:style-name="T12">□中低收</text:span><text:span text:style-name="T12"/></text:p>
            <text:p><text:span text:style-name="T12">□家境清寒</text:span></text:p>
          </table:table-cell>
          <table:table-cell table:number-columns-spanned="1" table:number-rows-spanned="2" table:style-name="ce20"/>
          <table:table-cell table:style-name="ce10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0"/>
          <table:covered-table-cell/>
          <table:table-cell table:number-columns-repeated="16375"/>
        </table:table-row>
        <table:table-row table:style-name="ro5">
          <table:table-cell office:value-type="float" office:value="26" table:number-columns-spanned="1" table:number-rows-spanned="2" table:style-name="ce19">
            <text:p>26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0"/>
          <table:table-cell office:value-type="string" table:number-columns-spanned="1" table:number-rows-spanned="2" table:style-name="ce21">
            <text:p><text:span text:style-name="T12">□低收</text:span><text:span text:style-name="T12"/></text:p>
            <text:p><text:span text:style-name="T12">□中低收</text:span><text:span text:style-name="T12"/></text:p>
            <text:p><text:span text:style-name="T12">□家境清寒</text:span></text:p>
          </table:table-cell>
          <table:table-cell table:number-columns-spanned="1" table:number-rows-spanned="2" table:style-name="ce20"/>
          <table:table-cell table:style-name="ce11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0"/>
          <table:covered-table-cell/>
          <table:covered-table-cell/>
          <table:table-cell table:style-name="ce11"/>
          <table:covered-table-cell/>
          <table:table-cell table:number-columns-repeated="16375"/>
        </table:table-row>
        <table:table-row table:style-name="ro5">
          <table:table-cell office:value-type="float" office:value="27" table:number-columns-spanned="1" table:number-rows-spanned="2" table:style-name="ce19">
            <text:p>27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0"/>
          <table:table-cell office:value-type="string" table:number-columns-spanned="1" table:number-rows-spanned="2" table:style-name="ce21">
            <text:p><text:span text:style-name="T12">□低收</text:span><text:span text:style-name="T12"/></text:p>
            <text:p><text:span text:style-name="T12">□中低收</text:span><text:span text:style-name="T12"/></text:p>
            <text:p><text:span text:style-name="T12">□家境清寒</text:span></text:p>
          </table:table-cell>
          <table:table-cell table:number-columns-spanned="1" table:number-rows-spanned="2" table:style-name="ce20"/>
          <table:table-cell table:style-name="ce11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0"/>
          <table:covered-table-cell/>
          <table:covered-table-cell/>
          <table:table-cell table:style-name="ce11"/>
          <table:covered-table-cell/>
          <table:table-cell table:number-columns-repeated="16375"/>
        </table:table-row>
        <table:table-row table:style-name="ro5">
          <table:table-cell office:value-type="float" office:value="28" table:number-columns-spanned="1" table:number-rows-spanned="2" table:style-name="ce19">
            <text:p>28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0"/>
          <table:table-cell office:value-type="string" table:number-columns-spanned="1" table:number-rows-spanned="2" table:style-name="ce21">
            <text:p><text:span text:style-name="T12">□低收</text:span><text:span text:style-name="T12"/></text:p>
            <text:p><text:span text:style-name="T12">□中低收</text:span><text:span text:style-name="T12"/></text:p>
            <text:p><text:span text:style-name="T12">□家境清寒</text:span></text:p>
          </table:table-cell>
          <table:table-cell table:number-columns-spanned="1" table:number-rows-spanned="2" table:style-name="ce20"/>
          <table:table-cell table:style-name="ce10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0"/>
          <table:covered-table-cell/>
          <table:table-cell table:number-columns-repeated="16375"/>
        </table:table-row>
        <table:table-row table:style-name="ro5">
          <table:table-cell office:value-type="float" office:value="29" table:number-columns-spanned="1" table:number-rows-spanned="2" table:style-name="ce19">
            <text:p>29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0"/>
          <table:table-cell office:value-type="string" table:number-columns-spanned="1" table:number-rows-spanned="2" table:style-name="ce21">
            <text:p><text:span text:style-name="T12">□低收</text:span><text:span text:style-name="T12"/></text:p>
            <text:p><text:span text:style-name="T12">□中低收</text:span><text:span text:style-name="T12"/></text:p>
            <text:p><text:span text:style-name="T12">□家境清寒</text:span></text:p>
          </table:table-cell>
          <table:table-cell table:number-columns-spanned="1" table:number-rows-spanned="2" table:style-name="ce20"/>
          <table:table-cell table:style-name="ce11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0"/>
          <table:covered-table-cell/>
          <table:covered-table-cell/>
          <table:table-cell table:style-name="ce11"/>
          <table:covered-table-cell/>
          <table:table-cell table:number-columns-repeated="16375"/>
        </table:table-row>
        <table:table-row table:style-name="ro5">
          <table:table-cell office:value-type="float" office:value="30" table:number-columns-spanned="1" table:number-rows-spanned="2" table:style-name="ce19">
            <text:p>30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0"/>
          <table:table-cell office:value-type="string" table:number-columns-spanned="1" table:number-rows-spanned="2" table:style-name="ce21">
            <text:p><text:span text:style-name="T12">□低收</text:span><text:span text:style-name="T12"/></text:p>
            <text:p><text:span text:style-name="T12">□中低收</text:span><text:span text:style-name="T12"/></text:p>
            <text:p><text:span text:style-name="T12">□家境清寒</text:span></text:p>
          </table:table-cell>
          <table:table-cell table:number-columns-spanned="1" table:number-rows-spanned="2" table:style-name="ce20"/>
          <table:table-cell table:style-name="ce10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0"/>
          <table:covered-table-cell/>
          <table:table-cell table:number-columns-repeated="16375"/>
        </table:table-row>
        <table:table-row table:style-name="ro6">
          <table:table-cell office:value-type="string" table:number-columns-spanned="9" table:number-rows-spanned="1" table:style-name="ce22">
            <text:p><text:span text:style-name="T10">承辦人員</text:span>:<text:s text:c="80"/><text:span text:style-name="T10">校長</text:span>: <text:s text:c="34"/>(<text:span text:style-name="T10">簽章</text:span>)</text:p>
          </table:table-cell>
          <table:covered-table-cell table:number-columns-repeated="8"/>
          <table:table-cell table:number-columns-repeated="16375" table:style-name="ce13"/>
        </table:table-row>
        <table:table-row table:style-name="ro6">
          <table:table-cell office:value-type="string" table:number-columns-spanned="9" table:number-rows-spanned="1" table:style-name="ce23">
            <text:p><text:span text:style-name="T10">聯絡電話</text:span>: <text:s text:c="79"/>E-Mail:</text:p>
          </table:table-cell>
          <table:covered-table-cell table:number-columns-repeated="8"/>
          <table:table-cell table:number-columns-repeated="16375" table:style-name="ce13"/>
        </table:table-row>
        <table:table-row table:style-name="ro7">
          <table:table-cell table:number-columns-repeated="4" table:style-name="ce2"/>
          <table:table-cell table:number-columns-repeated="2" table:style-name="ce14"/>
          <table:table-cell table:style-name="ce15"/>
          <table:table-cell table:style-name="ce8"/>
          <table:table-cell table:style-name="ce14"/>
          <table:table-cell table:number-columns-repeated="16375" table:style-name="ce2"/>
        </table:table-row>
        <table:table-row table:style-name="ro7">
          <table:table-cell table:number-columns-repeated="4" table:style-name="ce2"/>
          <table:table-cell table:number-columns-repeated="5" table:style-name="ce14"/>
          <table:table-cell table:number-columns-repeated="16375" table:style-name="ce2"/>
        </table:table-row>
        <table:table-row table:style-name="ro8">
          <table:table-cell office:value-type="string" table:number-columns-spanned="9" table:number-rows-spanned="1" table:style-name="ce24">
            <text:p>注意事項:</text:p>
          </table:table-cell>
          <table:covered-table-cell table:number-columns-repeated="8"/>
          <table:table-cell table:number-columns-repeated="16375" table:style-name="ce2"/>
        </table:table-row>
        <table:table-row table:style-name="ro9">
          <table:table-cell office:value-type="string" table:number-columns-spanned="9" table:number-rows-spanned="1" table:style-name="ce24">
            <text:p>1.申請者的通訊地址，請校方務必將學生的地址填寫清楚，如下:</text:p>
          </table:table-cell>
          <table:covered-table-cell table:number-columns-repeated="8"/>
          <table:table-cell table:number-columns-repeated="16375" table:style-name="ce2"/>
        </table:table-row>
        <table:table-row table:style-name="ro9">
          <table:table-cell office:value-type="string" table:number-columns-spanned="9" table:number-rows-spanned="1" table:style-name="ce25">
            <text:p>(oo縣市xx鄉鎮市區oo路(街)或xx(鄉里名稱)oo巷xx弄oo號xx樓-oo室)</text:p>
          </table:table-cell>
          <table:covered-table-cell table:number-columns-repeated="8"/>
          <table:table-cell table:style-name="ce14"/>
          <table:table-cell table:number-columns-repeated="16374"/>
        </table:table-row>
        <table:table-row table:style-name="ro9">
          <table:table-cell office:value-type="string" table:number-columns-spanned="9" table:number-rows-spanned="1" table:style-name="ce26">
            <text:p>2.申請表及請領清冊:每頁表頭處加蓋學校印信，經校長及相關承辦人員核章。</text:p>
          </table:table-cell>
          <table:covered-table-cell table:number-columns-repeated="8"/>
          <table:table-cell table:number-columns-repeated="16375" table:style-name="ce2"/>
        </table:table-row>
        <table:table-row table:style-name="ro9">
          <table:table-cell office:value-type="string" table:number-columns-spanned="9" table:number-rows-spanned="1" table:style-name="ce26">
            <text:p>3.申請表及請領清冊:如有塗改，請務必於修正處蓋章(承辦人員)</text:p>
          </table:table-cell>
          <table:covered-table-cell table:number-columns-repeated="8"/>
          <table:table-cell table:number-columns-repeated="16375" table:style-name="ce2"/>
        </table:table-row>
        <table:table-row table:number-rows-repeated="1048503" table:style-name="ro10">
          <table:table-cell table:number-columns-repeated="16384"/>
        </table:table-row>
        <table:named-expressions>
          <table:named-range table:name="Print_Area" table:cell-range-address="申請表.$A$1:申請表.$I$66" table:base-cell-address="申請表.$A$1"/>
          <table:named-range table:name="Print_Titles" table:cell-range-address="申請表.$A$1:申請表.$IV$4" table:base-cell-address="申請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  <style:font-face style:name="微軟正黑體" svg:font-family="微軟正黑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stroke-dash draw:name="a12" draw:style="rect" draw:dots1="1" draw:dots1-length="0.0625in" draw:distance="0.0625in"/>
  </office:styles>
  <office:automatic-styles>
    <style:page-layout style:name="pm1">
      <style:page-layout-properties fo:margin-top="0.22in" fo:margin-bottom="0.17in" fo:margin-left="0.354330708661417in" fo:margin-right="0.354330708661417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34in" fo:margin-left="0.354330708661417in" fo:margin-right="0.354330708661417in" fo:margin-bottom="0in"/>
      </style:header-style>
      <style:footer-style>
        <style:header-footer-properties fo:min-height="0.38in" fo:margin-left="0.354330708661417in" fo:margin-right="0.354330708661417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18pt" style:font-size-asian="18pt" style:font-size-complex="18pt"/>
    </style:style>
    <style:style style:name="T2" style:family="text">
      <style:text-properties fo:color="#000000" style:font-name="Times New Roman" style:font-name-asian="Times New Roman" style:font-name-complex="Times New Roman" fo:font-size="10pt" style:font-size-asian="10pt" style:font-size-complex="10pt"/>
    </style:style>
  </office:automatic-styles>
  <office:master-styles>
    <style:master-page style:name="mp1" style:page-layout-name="pm1">
      <style:header>
        <text:p><text:span text:style-name="T1">財團法人九華山地藏庵-學習活動費贊助專案</text:span></text:p>
      </style:header>
      <style:header-left style:display="false"/>
      <style:footer>
        <style:region-right>
          <text:p><text:span text:style-name="T2">P.</text:span><text:span text:style-name="T2"><text:page-number>1</text:page-number></text:span><text:span text:style-name="T2">/</text:span><text:span text:style-name="T2"><text:page-count>99</text:page-count></text:span></text:p>
        </style:region-right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user</meta:initial-creator>
    <dc:creator>曾雅琴</dc:creator>
    <meta:creation-date>2014-02-22T08:24:02Z</meta:creation-date>
    <dc:date>2026-08-19T13:24:04Z</dc:date>
    <meta:print-date>2024-04-30T07:12:52Z</meta:print-date>
  </office:meta>
</office:document-meta>
</file>